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p>
      <text:h text:style-name="Heading_20_1" text:outline-level="1"><text:bookmark-start text:name="veranstaltungen_in_der_eifel"/>Veranstaltungen in der Eifel<text:bookmark-end text:name="veranstaltungen_in_der_eifel"/></text:h>
      <text:p text:style-name="Text_20_body"> Genauere Informationen sind auf <text:a xlink:type="simple" xlink:href="http://www.eifel.de/go/veranstaltungen.html">Eifel.de</text:a> zu finden.</text:p>
      <text:h text:style-name="Heading_20_2" text:outline-level="2"><text:bookmark-start text:name="naturerkundigungen"/>Naturerkundigungen<text:bookmark-end text:name="naturerkundigungen"/></text:h>
      <text:list text:style-name="List_20_1">
        <text:list-item>
          <text:p text:style-name="inlist"><text:a xlink:type="simple" xlink:href="http://www.eifel.de/go/veranstaltungen-detail/126042.html">24.04.2027: Ein Kräutlein wirst du immer finden (in Bad Münstereifel)</text:a>Zum neunten Mal laden Christiane &amp; Christiane ins Reich der Kräuter ein. Am Samstag, 24. April findet erneut in Kooperation mit dem Kneipp-Verein ein Wildkräuter-Rendezvous statt. Treffpunkt ist um 11:00 Uhr das Bad Münstereifeler Kulturhaus theater 1 in der Langenhecke 4.
Ein Kräutlein wirst du nimmer finden! - So ward Zwerg Nase, dem kräuterkundigen Spitzenkoch, im Märchen prophezeit.
Ein Kräutlein wirst du immer finden! - Unter diesem Motto gehen Christiane Alexa und Christiane Remmert in der Woche vor der Walpurgisnacht mit Euch auf die Suche.
Im unteren Kurpark Schleid können wir unter alten Bäumen im Schatten, am funkelnden Bach und an der Wiese fündig werden.
Woran erkennt man Gundermann und Nessel?
Die staatlich zertifizierte Kräuterpädagogin Christiane Alexa gibt fundierte Einblicke in die Unterscheidungsmerkmale und Verwendungsmöglichkeiten der Wildkräuter.
Mit den Funden ins Kulturhaus zurückgekehrt, bereiten wir gemeinsam daraus folgendes Menü:
Gruß aus der Küche mit Brennnessel: Eifel-Kaviar auf Baguette.
Während des Wartens auf den Hauptgang gibt es selbst hergestellte Brennnessel-Chips.
Das Hauptgericht ist ein vegetarisches Couscous mit Minze.
Die Nachspeise wird Wildkräuterkuchen sein und als Getränk wird Minztee und Wasser gereicht.
Unsere Vorfahren kannten sich im Reich der wilden Kräuter bestens aus. Sie betraten geheime Welten, davon zeugen etliche Märchen und Sagen. Aus eben solchen liest die Schauspielerin Christiane Remmert ausgewählte Passagen vor und nimmt Euch dabei mit in zauberhafte Sphären.
Gegen 15:30 Uhr endet das Wildkräuter-Rendezvous.
Die Veranstaltung ist auf 25 Personen begrenzt und kostet 32 Euro, für Mitglieder im Kneipp-Verein 25 Euro.
Es wird darauf hingewiesen, dass der Versammlungsraum im Kulturhaus theater 1, entgegen der ansonsten gewährleisteten Barrierefreiheit, nur über Treppen erreichbar ist. 
Aufgrund einiger Nachfragen muss außerdem noch erwähnt werden, dass ins Kulturhaus keine Tiere mitgenommen werden können und dass Kartenzahlung nicht möglich ist.</text:p>
        </text:list-item>
      </text:list>
      <text:h text:style-name="Heading_20_2" text:outline-level="2"><text:bookmark-start text:name="wanderungen"/>Wanderungen<text:bookmark-end text:name="wanderungen"/></text:h>
      <text:list text:style-name="List_20_1">
        <text:list-item>
          <text:p text:style-name="in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