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gif" manifest:full-path="Pictures/abe57c07c447053167eae7e52bcda380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Text_20_body"/>
      <text:h text:style-name="Heading_20_1" text:outline-level="1"><text:bookmark-start text:name="gadgets_navi-geraete"/>[Gadgets] Navi-Geräte<text:bookmark-end text:name="gadgets_navi-geraete"/></text:h>
      <text:p text:style-name="Text_20_body"> Hm, <text:a xlink:type="simple" xlink:href="http://www.heise.de/ct/editorial/09/18/">ich weiss jetzt nicht</text:a>, wem dieser Artikel aus dem Herzen spricht <draw:frame draw:style-name="media" draw:name="" text:anchor-type="as-char" draw:z-index="0" svg:width="0.396875cm" svg:height="0.396875cm"><draw:image xlink:href="Pictures/abe57c07c447053167eae7e52bcda380.gif" xlink:type="simple" xlink:show="embed" xlink:actuate="onLoad"/></draw:frame></text:p>
      <text:p text:style-name="Text_20_body">BTW: Der Artikel wird wohl nicht ewig online sein 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