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1babb06e5d36203482986e57539ca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literatur_tippeltouren_11"/>[Literatur] Tippeltouren 11<text:bookmark-end text:name="literatur_tippeltouren_11"/></text:h>
      <text:p text:style-name="Text_20_body"> <draw:a xlink:type="simple" xlink:href="http://www.bachem-verlag.de/buecher/neuerscheinung/tippeltouren-band-11?referrerid=13lamers"><draw:frame draw:style-name="medialeft" draw:name="" text:anchor-type="paragraph" draw:z-index="0" svg:width="3.96875cm" svg:height="5.82083333333cm"><draw:image xlink:href="Pictures/d1babb06e5d36203482986e57539ca60.jpg" xlink:type="simple" xlink:show="embed" xlink:actuate="onLoad"/></draw:frame></draw:a> Mir liegt das neue Tippeltouren-Buch vor. Ich/Wir werde/n mir/uns bestimmt ein paar Touren aussuchen und unsere/meine Meinung dazu äußer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