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gif" manifest:full-path="Pictures/16cb384b31d4d2ad8fa2f0ff3a6e1ec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Text_20_body"/>
      <text:h text:style-name="Heading_20_1" text:outline-level="1"><text:bookmark-start text:name="radwanderung_aachener_fahrradsommer_2008"/>[Radwanderung] Aachener Fahrradsommer 2008<text:bookmark-end text:name="radwanderung_aachener_fahrradsommer_2008"/></text:h>
      <text:p text:style-name="Text_20_body">Heute (7.6.2008) wird offiziell der Aachener <text:a xlink:type="simple" xlink:href="http://www.aachen.de/DE/kultur_freizeit/freizeit_erholung/aachener_radeln/004fahrradsommer08.html">Fahrradsommer 2008</text:a> eröffnet. Leider haben wir derzeit Dauerregen <draw:frame draw:style-name="media" draw:name="" text:anchor-type="as-char" draw:z-index="0" svg:width="0.396875cm" svg:height="0.396875cm"><draw:image xlink:href="Pictures/16cb384b31d4d2ad8fa2f0ff3a6e1ec1.gif" xlink:type="simple" xlink:show="embed" xlink:actuate="onLoad"/></draw:frame> und damit werde ich die Eröffnung wohl sausen lassen, aber es gibt ja den <text:a xlink:type="simple" xlink:href="http://www.aachen.de/DE/kultur_freizeit/pdf_kultur_freizeit/fahrradsommer08_flyer.pdf">Flyer mit Tourdaten</text:a> und die <text:a xlink:type="simple" xlink:href="http://www.aachen.de/DE/kultur_freizeit/pdf_kultur_freizeit/fahrradsommer_2008_1.pdf">ausführliche  Routenbeschreibung</text:a> zum selber fahren. Zu dem habe ich versucht die Tour zu <text:a xlink:type="simple" xlink:href="http://ich-bin-am-wandern-gewesen.name/doku.php?id=karten:fahrradsommer2008">kartieren</text:a>.</text:p>
      <text:p text:style-name="Text_20_body">Bei 17 km Streckenlänge kann man die Tour auch zum Feierabend einschieben.</text:p>
      <text:p text:style-name="Text_20_body">~~LINKBACK~~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