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5e8858cbc2b0d75be19465f6fb5fa48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<draw:frame draw:style-name="media" draw:name="" text:anchor-type="as-char" draw:z-index="0" svg:width="21.1666666667cm" style:rel-width="100%" svg:height="15.875cm" style:rel-height="scale"><draw:image xlink:href="Pictures/5e8858cbc2b0d75be19465f6fb5fa487.jpg" xlink:type="simple" xlink:show="embed" xlink:actuate="onLoad"/></draw:frame></text:p>
      <text:p text:style-name="Text_20_body"> Möget Ihr viel verschenken können und evtentuell auch etwas geschenkt bekommen.</text:p>
      <text:p text:style-name="Text_20_body">Möge das Jahr 2012 erfolgreicher sein als es vielleicht in 2011 war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