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jpeg" manifest:full-path="Pictures/d87aa659364b0aa31d0c1d5d2fbbfbb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Text_20_body"/>
      <text:h text:style-name="Heading_20_1" text:outline-level="1"><text:bookmark-start text:name="wandern_wildnistrail_4_25._oktober_2009"/>[Wandern] Wildnistrail 4 (25. Oktober 2009)<text:bookmark-end text:name="wandern_wildnistrail_4_25._oktober_2009"/></text:h>
      <text:p text:style-name="Text_20_body"><draw:a xlink:type="simple" xlink:href="http://www.bachem-verlag.de/buecher/wandern-nationalpark-eifel-herausgeber/2154-Der-Wildnis-Trail-im-Nationalpark-Eifel?referrerid=13lamers"><draw:frame draw:style-name="medialeft" draw:name="Wildnis-Trail Legend" text:anchor-type="paragraph" draw:z-index="0" svg:width="3.4925cm"><draw:text-box><text:p text:style-name="legendcenter"><draw:frame draw:style-name="medialeft" draw:name="Wildnis-Trail" text:anchor-type="paragraph" draw:z-index="0" svg:width="3.4925cm" svg:height="5.90020833333cm"><draw:image xlink:href="Pictures/d87aa659364b0aa31d0c1d5d2fbbfbb6.jpg" xlink:type="simple" xlink:show="embed" xlink:actuate="onLoad"/></draw:frame>Wildnis-Trail</text:p></draw:text-box></draw:frame></draw:a>  Sodele, da geht Mann doch in einem Jahr eine <text:a xlink:type="simple" xlink:href="http://ich-bin-am-wandern-gewesen.name/doku.php?id=wandern:wandern_wildnistrail_4_21._mai_2009">Strecke</text:a> gleich zweimal, nur weil Frau B. dies bestellt hat… Für mich war es damit die Gelegenheit, eine Strecke im Frühling  und später im Herbst  zu erfahren.</text:p>
      <text:p text:style-name="Text_20_body">Glücklicherweise war der Wettergott wirklich verdammt guter Laune und wir hatten den schönsten Sonnenschein, die besten Lichtverhältnisse für Fotos und angenehme Temperaturen um ein <text:span text:style-name="Emphasis">bisschen</text:span> ins Schwitzen zu kommen.</text:p>
      <text:p text:style-name="Text_20_body">Für die 18km lange Strecke haben wir inkl. 30 Minuten Pause etwas mehr als <text:span text:style-name="Strong_20_Emphasis">vier</text:span> Stunden gebraucht: WAAHNSINN! Damit haben wir <text:a xlink:type="simple" xlink:href="http://ich-bin-am-wandern-gewesen.name/doku.php?id=wandern:wandern_burg_eltz_11._oktober_2009">Burg Eltz</text:a> und <text:a xlink:type="simple" xlink:href="http://ich-bin-am-wandern-gewesen.name/doku.php?id=wandern:wanderung_nettersheim">Nettersheim</text:a> getoppt! <text:note text:id="ftn0" text:note-class="footnote"><text:note-citation>1</text:note-citation><text:note-body><text:p text:style-name="Footnote">Geschwindigkeitsdiagramme muss ich noch irgendwie erstellen können…</text:p></text:note-body></text:note></text:p>
      <text:p text:style-name="Text_20_body">Bei meiner Ausbeute von  frage ich mich, ob ich am <text:a xlink:type="simple" xlink:href="http://www.naturpark.de/fotowettbewerb.php">Fotowettbewerb</text:a> teilnehmen soll…</text:p>
      <text:p text:style-name="Text_20_body"/>
      <text:p text:style-name="Text_20_body"><text:a xlink:type="simple" xlink:href="http://picasaweb.google.de/lh/sredir?uname=frosch1168&amp;target=ALBUM&amp;id=5398500325371612465&amp;authkey=Gv1sRgCIbp_67qnoWY_wE&amp;invite=COmogL0I&amp;feat=email&amp;mode=SLIDESHOW">Michaels Album</text:a></text:p>
      <text:p text:style-name="Text_20_body"><text:a xlink:type="simple" xlink:href="http://ich-bin-am-wandern-gewesen.name/doku.php?id=karten:eifel:wildnistrail:20090521">Track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